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/>
    <style:font-face style:name="Symbol2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P1" style:family="paragraph" style:parent-style-name="List_20_Paragraph" style:list-style-name="WWNum3">
      <style:text-properties officeooo:paragraph-rsid="00084798"/>
    </style:style>
    <style:style style:name="P2" style:family="paragraph" style:parent-style-name="List_20_Paragraph" style:list-style-name="WWNum4">
      <style:paragraph-properties fo:margin-top="0cm" fo:margin-bottom="0cm" style:contextual-spacing="true" fo:text-align="justify" style:justify-single-word="false"/>
      <style:text-properties officeooo:paragraph-rsid="00084798"/>
    </style:style>
    <style:style style:name="P3" style:family="paragraph" style:parent-style-name="List_20_Paragraph" style:list-style-name="WWNum5">
      <style:paragraph-properties fo:margin-top="0cm" fo:margin-bottom="0cm" style:contextual-spacing="true" fo:text-align="justify" style:justify-single-word="false"/>
      <style:text-properties officeooo:paragraph-rsid="00084798"/>
    </style:style>
    <style:style style:name="P4" style:family="paragraph" style:parent-style-name="List_20_Paragraph" style:list-style-name="WWNum6">
      <style:paragraph-properties fo:margin-top="0cm" fo:margin-bottom="0cm" style:contextual-spacing="true" fo:text-align="justify" style:justify-single-word="false"/>
      <style:text-properties officeooo:paragraph-rsid="00084798"/>
    </style:style>
    <style:style style:name="P5" style:family="paragraph" style:parent-style-name="List_20_Paragraph" style:list-style-name="WWNum7">
      <style:paragraph-properties fo:margin-top="0cm" fo:margin-bottom="0cm" style:contextual-spacing="true" fo:text-align="justify" style:justify-single-word="false"/>
      <style:text-properties officeooo:paragraph-rsid="00084798"/>
    </style:style>
    <style:style style:name="P6" style:family="paragraph" style:parent-style-name="List_20_Paragraph" style:list-style-name="WWNum8">
      <style:paragraph-properties fo:margin-top="0cm" fo:margin-bottom="0cm" style:contextual-spacing="true" fo:text-align="justify" style:justify-single-word="false"/>
      <style:text-properties officeooo:paragraph-rsid="00084798"/>
    </style:style>
    <style:style style:name="P7" style:family="paragraph" style:parent-style-name="List_20_Paragraph">
      <style:paragraph-properties fo:margin-left="1.249cm" fo:text-align="justify" style:justify-single-word="false"/>
      <style:text-properties officeooo:paragraph-rsid="00084798"/>
    </style:style>
    <style:style style:name="P8" style:family="paragraph" style:parent-style-name="List_20_Paragraph">
      <style:paragraph-properties fo:margin-left="1.884cm" fo:margin-top="0cm" fo:margin-bottom="0cm" style:contextual-spacing="true" fo:text-align="justify" style:justify-single-word="false"/>
      <style:text-properties style:font-name="Times New Roman" fo:font-size="12pt" officeooo:paragraph-rsid="00084798" style:font-size-asian="12pt" style:font-name-complex="Times New Roman1" style:font-size-complex="12pt"/>
    </style:style>
    <style:style style:name="P9" style:family="paragraph" style:parent-style-name="List_20_Paragraph">
      <style:paragraph-properties fo:margin-left="1.884cm" fo:text-align="justify" style:justify-single-word="false"/>
      <style:text-properties style:font-name="Times New Roman" fo:font-size="12pt" fo:font-weight="bold" officeooo:paragraph-rsid="00084798" style:font-size-asian="12pt" style:font-weight-asian="bold" style:font-name-complex="Times New Roman1" style:font-size-complex="12pt" style:font-weight-complex="bold"/>
    </style:style>
    <style:style style:name="P10" style:family="paragraph" style:parent-style-name="Standard">
      <style:paragraph-properties fo:margin-left="1.249cm" fo:text-align="justify" style:justify-single-word="false"/>
      <style:text-properties style:font-name="Times New Roman" officeooo:paragraph-rsid="00084798" style:font-name-complex="Times New Roman1"/>
    </style:style>
    <style:style style:name="P11" style:family="paragraph" style:parent-style-name="Standard">
      <style:paragraph-properties fo:text-align="justify" style:justify-single-word="false"/>
      <style:text-properties style:font-name="Times New Roman" fo:font-size="12pt" fo:font-weight="bold" officeooo:paragraph-rsid="00084798" style:font-size-asian="12pt" style:font-weight-asian="bold" style:font-name-complex="Times New Roman1" style:font-size-complex="12pt" style:font-weight-complex="bold"/>
    </style:style>
    <style:style style:name="P12" style:family="paragraph" style:parent-style-name="Standard">
      <style:paragraph-properties fo:margin-left="1.249cm" fo:margin-top="0cm" fo:margin-bottom="0cm" style:contextual-spacing="false" fo:text-align="justify" style:justify-single-word="false"/>
      <style:text-properties style:font-name="Times New Roman" fo:font-size="12pt" fo:font-weight="bold" officeooo:paragraph-rsid="00084798" style:font-size-asian="12pt" style:font-weight-asian="bold" style:font-name-complex="Times New Roman1" style:font-size-complex="12pt" style:font-weight-complex="bold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2pt" fo:font-weight="bold" officeooo:paragraph-rsid="00084798" style:font-size-asian="12pt" style:font-weight-asian="bold" style:font-name-complex="Times New Roman1" style:font-size-complex="12pt" style:font-weight-complex="bold"/>
    </style:style>
    <style:style style:name="P14" style:family="paragraph" style:parent-style-name="Standard">
      <style:text-properties style:font-name="Times New Roman" fo:font-size="12pt" fo:font-weight="bold" officeooo:paragraph-rsid="00084798" style:font-size-asian="12pt" style:font-weight-asian="bold" style:font-name-complex="Times New Roman1" style:font-size-complex="12pt" style:font-weight-complex="bold"/>
    </style:style>
    <style:style style:name="P15" style:family="paragraph" style:parent-style-name="Standard">
      <style:paragraph-properties fo:margin-left="2.498cm" fo:text-align="center" style:justify-single-word="false"/>
      <style:text-properties officeooo:paragraph-rsid="00084798"/>
    </style:style>
    <style:style style:name="P16" style:family="paragraph" style:parent-style-name="Standard">
      <style:paragraph-properties fo:margin-left="1.249cm" fo:margin-top="0cm" fo:margin-bottom="0cm" style:contextual-spacing="false" fo:text-align="justify" style:justify-single-word="false"/>
      <style:text-properties officeooo:paragraph-rsid="00084798"/>
    </style:style>
    <style:style style:name="P17" style:family="paragraph" style:parent-style-name="Standard">
      <style:paragraph-properties fo:margin-left="1.249cm" fo:margin-top="0cm" fo:margin-bottom="0cm" style:contextual-spacing="false"/>
      <style:text-properties officeooo:paragraph-rsid="00084798"/>
    </style:style>
    <style:style style:name="P18" style:family="paragraph" style:parent-style-name="Standard">
      <style:paragraph-properties fo:margin-left="1.249cm"/>
      <style:text-properties officeooo:paragraph-rsid="00084798"/>
    </style:style>
    <style:style style:name="T1" style:family="text">
      <style:text-properties style:font-name="Times New Roman" fo:font-size="14pt" fo:font-weight="bold" style:font-size-asian="14pt" style:font-weight-asian="bold" style:font-name-complex="Times New Roman1" style:font-size-complex="14pt" style:font-weight-complex="bold"/>
    </style:style>
    <style:style style:name="T2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size="12pt" style:font-size-asian="12pt" style:font-name-complex="Times New Roman1" style:font-size-complex="12pt"/>
    </style:style>
    <style:style style:name="T4" style:family="text">
      <style:text-properties style:font-name="Symbol" style:font-name-asian="Symbol1" style:font-name-complex="Symbol1"/>
    </style:style>
    <style:style style:name="T5" style:family="text">
      <style:text-properties style:font-name="Symbol" fo:font-size="12pt" style:font-name-asian="Symbol1" style:font-size-asian="12pt" style:font-name-complex="Symbol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 loext:marker-style-name="T1"><text:span text:style-name="T1">KRYTERIA OCEN Z WYCHOWANIA FIZYCZNEGO</text:span></text:p>
      <text:list text:style-name="WWNum3">
        <text:list-item>
          <text:p text:style-name="P1" loext:marker-style-name="T2"><text:span text:style-name="T2">CELUJĄCY ( 6 ) : </text:span></text:p>
        </text:list-item>
      </text:list>
      <text:p text:style-name="P7" loext:marker-style-name="T3"><text:span text:style-name="T4"></text:span><text:span text:style-name="T3"> Systematycznie uczestniczy w obowiązkowych zajęciach z wychowania fizycznego </text:span></text:p>
      <text:p text:style-name="P7" loext:marker-style-name="T3"><text:span text:style-name="T4"></text:span><text:span text:style-name="T3"> W ciągu półrocza zgłosił co najwyżej 3 razy brak gotowości do aktywnego udziału w lekcji. </text:span></text:p>
      <text:p text:style-name="P7" loext:marker-style-name="T3"><text:span text:style-name="T4"></text:span><text:span text:style-name="T3"> Wykazuje bardzo dużą aktywność i zaangażowanie podczas zajęć wychowania fizycznego. </text:span></text:p>
      <text:p text:style-name="P7" loext:marker-style-name="T3"><text:span text:style-name="T4"></text:span><text:span text:style-name="T3"> Zawsze jest zdyscyplinowany w czasie trwania zajęć z wychowania fizycznego oraz przed i po ich zakończeniu (dotyczy pobytu w szatni). </text:span></text:p>
      <text:p text:style-name="P7" loext:marker-style-name="T3"><text:span text:style-name="T4"></text:span><text:span text:style-name="T3"> Dokładnie wykonuje ćwiczenia i zalecenia przekazywane przez nauczyciela, dba <text:line-break/>o bezpieczeństwo własne i współćwiczących.</text:span></text:p>
      <text:p text:style-name="P7" loext:marker-style-name="T3"><text:span text:style-name="T4"></text:span><text:span text:style-name="T3"> Charakteryzuje się godną naśladowania postawą koleżeńską i sportową, pomaga słabszym i mniej sprawnym uczniom. </text:span></text:p>
      <text:p text:style-name="P7" loext:marker-style-name="T3"><text:span text:style-name="T4"></text:span><text:span text:style-name="T3"> Wykonuje elementy nauczane zgodnie z programem nauczania na ocenę bardzo dobrą i celującą. Posiada umiejętności wykraczające poza program nauczania w danej klasie. </text:span></text:p>
      <text:p text:style-name="P7" loext:marker-style-name="T3"><text:span text:style-name="T4"></text:span><text:span text:style-name="T3"> Umie przeprowadzić rozgrzewkę adekwatną do tematu lekcji.</text:span></text:p>
      <text:p text:style-name="P7" loext:marker-style-name="T3"><text:span text:style-name="T4"></text:span><text:span text:style-name="T3"> Zna przepisy obowiązujące w grach sportowych oraz ustosunkowuje się do nich podczas zajęć lekcyjnych. </text:span></text:p>
      <text:p text:style-name="P7" loext:marker-style-name="T3"><text:span text:style-name="T4"></text:span><text:span text:style-name="T3"> Stosuje prawidłową technikę w grach sportowych i rekreacyjnych.</text:span></text:p>
      <text:p text:style-name="P7" loext:marker-style-name="T3"><text:span text:style-name="T4"></text:span><text:span text:style-name="T3"> Dokonuje oceny własnego rozwoju fizycznego. </text:span></text:p>
      <text:p text:style-name="P7" loext:marker-style-name="T3"><text:span text:style-name="T4"></text:span><text:span text:style-name="T3"> Osiąga wysoki poziom postępu w osobistym usprawnianiu. </text:span></text:p>
      <text:p text:style-name="P7" loext:marker-style-name="T3"><text:span text:style-name="T4"></text:span><text:span text:style-name="T3"> Wykazuje się dużym zakresem wiedzy na temat rozwoju fizycznego i motorycznego. </text:span></text:p>
      <text:p text:style-name="P7" loext:marker-style-name="T3"><text:span text:style-name="T4"></text:span><text:span text:style-name="T3"> Powinien uczestniczyć regularnie w zajęciach pozalekcyjnych SKS </text:span></text:p>
      <text:p text:style-name="P7" loext:marker-style-name="T3"><text:span text:style-name="T4"></text:span><text:span text:style-name="T3"> Zna zasady zdrowego stylu życia. </text:span></text:p>
      <text:p text:style-name="P14" loext:marker-style-name="T2"/>
      <text:list text:style-name="WWNum4">
        <text:list-item>
          <text:p text:style-name="P2" loext:marker-style-name="T2"><text:span text:style-name="T2">BARDZO DOBRY ( 5 ) : </text:span></text:p>
        </text:list-item>
      </text:list>
      <text:p text:style-name="P17" loext:marker-style-name="T3"><text:span text:style-name="T5"></text:span><text:span text:style-name="T3"> Systematycznie uczestniczy w obowiązkowych zajęciach z wychowania fizycznego </text:span></text:p>
      <text:p text:style-name="P17" loext:marker-style-name="T3"><text:span text:style-name="T5"></text:span><text:span text:style-name="T3"> W ciągu półrocza zgłosił co najwyżej 3 razy brak gotowości do aktywnego udziału w lekcji. </text:span></text:p>
      <text:p text:style-name="P17" loext:marker-style-name="T3"><text:span text:style-name="T5"></text:span><text:span text:style-name="T3"> Jest aktywny na lekcji. </text:span></text:p>
      <text:p text:style-name="P17" loext:marker-style-name="T3"><text:span text:style-name="T5"></text:span><text:span text:style-name="T3"> Jest zdyscyplinowany w trakcie zajęć z wychowania fizycznego oraz przed i po ich zakończeniu (dotyczy pobytu w szatni). </text:span></text:p>
      <text:p text:style-name="P17" loext:marker-style-name="T3"><text:span text:style-name="T3"><text:s/></text:span><text:span text:style-name="T5"></text:span><text:span text:style-name="T3"> Dokładnie wykonuje ćwiczenia i zalecenia przekazywane przez nauczyciela, stosuje zasady bezpiecznej organizacji zajęć w stosunku do siebie i pozostałych ćwiczących. </text:span></text:p>
      <text:p text:style-name="P17" loext:marker-style-name="T3"><text:span text:style-name="T5"></text:span><text:span text:style-name="T3"> Umie poprowadzić rozgrzewkę ogólną. </text:span></text:p>
      <text:p text:style-name="P17" loext:marker-style-name="T3"><text:span text:style-name="T5"></text:span><text:span text:style-name="T3"> Ma godną naśladowania postawę koleżeńską i sportową. </text:span></text:p>
      <text:p text:style-name="P17" loext:marker-style-name="T3"><text:span text:style-name="T5"></text:span><text:span text:style-name="T3"> Wykonuje elementy nauczane zgodnie z programem nauczania na ocenę dobrą i bardzo dobrą. </text:span></text:p>
      <text:p text:style-name="P17" loext:marker-style-name="T3"><text:span text:style-name="T5"></text:span><text:span text:style-name="T3"> Regularnie uczestniczy w zajęciach pozalekcyjnych SKS. </text:span></text:p>
      <text:p text:style-name="P17" loext:marker-style-name="T3"><text:span text:style-name="T5"></text:span><text:span text:style-name="T3"> Systematycznie doskonali sprawność motoryczną i robi widoczne postępy. </text:span></text:p>
      <text:p text:style-name="P18" loext:marker-style-name="T3"><text:span text:style-name="T5"></text:span><text:span text:style-name="T3"> Posiada adekwatną do wieku wiedzę na temat rozwoju fizycznego i zdrowego trybu życia. </text:span></text:p>
      <text:p text:style-name="P11" loext:marker-style-name="T2"/>
      <text:list text:style-name="WWNum5">
        <text:list-item>
          <text:p text:style-name="P3" loext:marker-style-name="T2"><text:span text:style-name="T2">DOBRY ( 4 ) : </text:span></text:p>
        </text:list-item>
      </text:list>
      <text:p text:style-name="P17" loext:marker-style-name="T3"><text:span text:style-name="T4"></text:span><text:span text:style-name="T3"> Systematycznie uczestniczy w obowiązkowych zajęciach z wychowania fizycznego </text:span></text:p>
      <text:p text:style-name="P17" loext:marker-style-name="T3"><text:span text:style-name="T4"></text:span><text:span text:style-name="T3"> W ciągu półrocza zgłosił co najwyżej 4-5 razy brak gotowości do aktywnego udziału w lekcji. </text:span></text:p>
      <text:p text:style-name="P17" loext:marker-style-name="T3"><text:span text:style-name="T4"></text:span><text:span text:style-name="T3"> Jest aktywny na lekcji. </text:span></text:p>
      <text:p text:style-name="P17" loext:marker-style-name="T3"><text:span text:style-name="T4"></text:span><text:span text:style-name="T3"> Wykazuje zdyscyplinowanie w czasie trwania zajęć z wychowania fizycznego oraz przed i po ich zakończeniu (dotyczy pobytu w szatni). </text:span></text:p>
      <text:p text:style-name="P17" loext:marker-style-name="T3"><text:span text:style-name="T4"></text:span><text:span text:style-name="T3"> Ma właściwą postawę koleżeńską i sportową. </text:span></text:p>
      <text:p text:style-name="P17" loext:marker-style-name="T3"><text:soft-page-break/><text:span text:style-name="T4"></text:span><text:span text:style-name="T3"> Wykonuje elementy nauczane na ocenę, co najmniej dostateczną lub dobrą. </text:span></text:p>
      <text:p text:style-name="P17" loext:marker-style-name="T3"><text:span text:style-name="T4"></text:span><text:span text:style-name="T3"> Uczeń robi postępy na miarę swoich możliwości. </text:span></text:p>
      <text:p text:style-name="P17" loext:marker-style-name="T3"><text:span text:style-name="T4"></text:span><text:span text:style-name="T3"> Mało angażuje się w życie sportowe klasy i szkoły.</text:span></text:p>
      <text:p text:style-name="P16" loext:marker-style-name="T2"><text:span text:style-name="T4"></text:span><text:span text:style-name="T3"> Wykazuje się dobrym zakresem wiedzy na temat rozwoju fizycznego i motorycznego.</text:span></text:p>
      <text:p text:style-name="P12" loext:marker-style-name="T2"/>
      <text:list text:style-name="WWNum6">
        <text:list-item>
          <text:p text:style-name="P4" loext:marker-style-name="T2"><text:span text:style-name="T2">DOSTATECZNY ( 3 ) :</text:span></text:p>
        </text:list-item>
      </text:list>
      <text:p text:style-name="P17" loext:marker-style-name="T3"><text:span text:style-name="T5"></text:span><text:span text:style-name="T3"> Niesystematycznie uczestniczy w obowiązkowych zajęciach z wychowania fizycznego </text:span></text:p>
      <text:p text:style-name="P17" loext:marker-style-name="T3"><text:span text:style-name="T5"></text:span><text:span text:style-name="T3"> W ciągu półrocza zgłosił co najwyżej 6-7 razy brak gotowości do aktywnego udziału w lekcji. </text:span></text:p>
      <text:p text:style-name="P17" loext:marker-style-name="T3"><text:span text:style-name="T5"></text:span><text:span text:style-name="T3"> Jest mało aktywny na lekcji i ma kłopoty z dyscypliną, wymaga dodatkowej interwencji wychowawczej prowadzącego zajęcia. </text:span></text:p>
      <text:p text:style-name="P17" loext:marker-style-name="T3"><text:span text:style-name="T5"></text:span><text:span text:style-name="T3"> W stopniu dostatecznym przeprowadza rozgrzewkę. </text:span></text:p>
      <text:p text:style-name="P17" loext:marker-style-name="T3"><text:span text:style-name="T5"></text:span><text:span text:style-name="T3"> Nauczane elementy wykonuje poprawnie na ocenę dobrą lub dostateczną. </text:span></text:p>
      <text:p text:style-name="P17" loext:marker-style-name="T3"><text:span text:style-name="T5"></text:span><text:span text:style-name="T3"> Nie bierze udziału w życiu sportowym szkoły. </text:span></text:p>
      <text:p text:style-name="P17" loext:marker-style-name="T3"><text:span text:style-name="T5"></text:span><text:span text:style-name="T3"> Wykazuje się przeciętnym zakresem wiedzy przedmiotowej (rozwój fizyczny, zdrowy tryb życia, technika wykonywania poszczególnych elementów, podstawowe zasady gier sportowych). </text:span></text:p>
      <text:p text:style-name="P8" loext:marker-style-name="T3"/>
      <text:list text:style-name="WWNum7">
        <text:list-item>
          <text:p text:style-name="P5" loext:marker-style-name="T3"><text:span text:style-name="T2">DOPUSZCZAJĄCY ( 2 )</text:span><text:span text:style-name="T3"> : </text:span><text:span text:style-name="T2"><text:s/></text:span></text:p>
        </text:list-item>
      </text:list>
      <text:p text:style-name="P17" loext:marker-style-name="T3"><text:span text:style-name="T5"></text:span><text:span text:style-name="T3"> Często z własnej winy opuszcza obowiązkowe zajęcia z wychowania fizycznego </text:span></text:p>
      <text:p text:style-name="P17" loext:marker-style-name="T3"><text:span text:style-name="T5"></text:span><text:span text:style-name="T3"> W ciągu półrocza zgłosił co najwyżej 8-9 razy brak gotowości do aktywnego udziału w lekcji. </text:span></text:p>
      <text:p text:style-name="P17" loext:marker-style-name="T3"><text:span text:style-name="T5"></text:span><text:span text:style-name="T3"> Jest mało aktywny, niezdyscyplinowany, ma nieobecności nieusprawiedliwione oraz lekceważący stosunek do zajęć. </text:span></text:p>
      <text:p text:style-name="P17" loext:marker-style-name="T3"><text:span text:style-name="T5"></text:span><text:span text:style-name="T3"> Słabo wykonuje nauczane elementy (na ocenę dopuszczającą lub dostateczną). </text:span></text:p>
      <text:p text:style-name="P17" loext:marker-style-name="T3"><text:span text:style-name="T5"></text:span><text:span text:style-name="T3"> Narusza zasady dyscypliny w czasie trwania zajęć oraz przed i po ich zakończeniu, nie dba o bezpieczeństwo własne i kolegów, nie współpracuje z nauczycielem, nie wykonuje ćwiczeń i zaleceń przekazywanych przez nauczyciela.</text:span></text:p>
      <text:p text:style-name="P17" loext:marker-style-name="T3"><text:span text:style-name="T5"></text:span><text:span text:style-name="T3"> Nie uzyskuje żadnego postępu w próbach sprawnościowych. </text:span></text:p>
      <text:p text:style-name="P18" loext:marker-style-name="T3"><text:span text:style-name="T5"></text:span><text:span text:style-name="T3"> Posiada niewielką wiedzę w zakresie wychowania fizycznego. </text:span></text:p>
      <text:p text:style-name="P13" loext:marker-style-name="T2"/>
      <text:list text:style-name="WWNum8">
        <text:list-item>
          <text:p text:style-name="P6" loext:marker-style-name="T2"><text:span text:style-name="T2">NIEDOSTATECZNY ( 1 ) : </text:span></text:p>
        </text:list-item>
      </text:list>
      <text:p text:style-name="P17" loext:marker-style-name="T3"><text:span text:style-name="T5"></text:span><text:span text:style-name="T3"> Bez usprawiedliwienia opuszcza zajęcia z wychowania fizycznego oraz w ciągu półrocza zgłosił 10 lub więcej razy brak gotowości do aktywnego udziału w lekcji. </text:span></text:p>
      <text:p text:style-name="P17" loext:marker-style-name="T3"><text:span text:style-name="T5"></text:span><text:span text:style-name="T3"> Ma lekceważący stosunek do przedmiotu, wykazuje brak aktywności na lekcji. </text:span></text:p>
      <text:p text:style-name="P17" loext:marker-style-name="T3"><text:span text:style-name="T5"></text:span><text:span text:style-name="T3"> Rażąco narusza zasady dyscypliny w czasie trwania zajęć oraz przed i po ich zakończeniu, nie dba o bezpieczeństwo własne i kolegów, nie wykonuje ćwiczeń i zaleceń przekazywanych przez nauczyciela. </text:span></text:p>
      <text:p text:style-name="P17" loext:marker-style-name="T3"><text:span text:style-name="T5"></text:span><text:span text:style-name="T3"> Nie potrafi wykonać ćwiczeń nawet o bardzo niskim stopniu trudności. </text:span></text:p>
      <text:p text:style-name="P17" loext:marker-style-name="T3"><text:span text:style-name="T5"></text:span><text:span text:style-name="T3"> Posiada niedostateczną wiedzę w zakresie nauczanego przedmiotu.</text:span></text:p>
      <text:p text:style-name="P9" loext:marker-style-name="T2"/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/>
    <style:font-face style:name="Symbol2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ListLabel_20_19" style:display-name="ListLabel 19" style:family="text"/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bullet text:level="1" text:style-name="ListLabel_20_19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Wingdings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1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1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1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Wingdings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1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1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1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1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1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1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Wingdings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1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1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1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Wingdings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1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1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1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1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1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1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09T16:56:36.077000000</meta:creation-date>
    <dc:date>2026-02-09T16:57:09.821000000</dc:date>
    <meta:editing-duration>PT33S</meta:editing-duration>
    <meta:editing-cycles>1</meta:editing-cycles>
    <meta:document-statistic meta:table-count="0" meta:image-count="0" meta:object-count="0" meta:page-count="2" meta:paragraph-count="61" meta:word-count="718" meta:character-count="4908" meta:non-whitespace-character-count="4202"/>
    <meta:generator>LibreOffice/7.6.0.3$Windows_X86_64 LibreOffice_project/69edd8b8ebc41d00b4de3915dc82f8f0fc3b6265</meta:generator>
  </office:meta>
</office:document-meta>
</file>